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Times New Roman" svg:font-family="Times New Roman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aragraphStyleHeader" style:family="paragraph" style:parent-style-name="paragraphStyleHeader">
      <style:paragraph-properties/>
    </style:style>
    <style:style style:name="P2_paragraphStyleLevel" style:family="paragraph" style:parent-style-name="paragraphStyleLevel">
      <style:paragraph-properties/>
    </style:style>
    <style:style style:name="P3_paragraphStyleLevel" style:family="paragraph" style:parent-style-name="paragraphStyleLevel">
      <style:paragraph-properties/>
    </style:style>
    <style:style style:name="P4_paragraphStyleQuestion" style:family="paragraph" style:parent-style-name="paragraphStyleQuestion">
      <style:paragraph-properties/>
    </style:style>
    <style:style style:name="T1" style:family="text">
      <style:text-properties/>
    </style:style>
    <style:style style:name="P5" style:family="paragraph" style:parent-style-name="Normal">
      <style:paragraph-properties/>
    </style:style>
    <style:style style:name="T2" style:family="text">
      <style:text-properties/>
    </style:style>
    <style:style style:name="P6" style:family="paragraph" style:parent-style-name="Normal">
      <style:paragraph-properties/>
    </style:style>
    <style:style style:name="T3" style:family="text">
      <style:text-properties/>
    </style:style>
    <style:style style:name="P7" style:family="paragraph" style:parent-style-name="Normal">
      <style:paragraph-properties/>
    </style:style>
    <style:style style:name="P8_paragraphStyleQuestion" style:family="paragraph" style:parent-style-name="paragraphStyleQuestion">
      <style:paragraph-properties/>
    </style:style>
    <style:style style:name="T4" style:family="text">
      <style:text-properties/>
    </style:style>
    <style:style style:name="P9" style:family="paragraph" style:parent-style-name="Normal">
      <style:paragraph-properties/>
    </style:style>
    <style:style style:name="T5" style:family="text">
      <style:text-properties/>
    </style:style>
    <style:style style:name="P10" style:family="paragraph" style:parent-style-name="Normal">
      <style:paragraph-properties/>
    </style:style>
    <style:style style:name="T6" style:family="text">
      <style:text-properties/>
    </style:style>
    <style:style style:name="P11" style:family="paragraph" style:parent-style-name="Normal">
      <style:paragraph-properties/>
    </style:style>
    <style:style style:name="P12_paragraphStyleQuestion" style:family="paragraph" style:parent-style-name="paragraphStyleQuestion">
      <style:paragraph-properties/>
    </style:style>
    <style:style style:name="T7" style:family="text">
      <style:text-properties/>
    </style:style>
    <style:style style:name="P13" style:family="paragraph" style:parent-style-name="Normal">
      <style:paragraph-properties/>
    </style:style>
    <style:style style:name="T8" style:family="text">
      <style:text-properties/>
    </style:style>
    <style:style style:name="P14" style:family="paragraph" style:parent-style-name="Normal">
      <style:paragraph-properties/>
    </style:style>
    <style:style style:name="T9" style:family="text">
      <style:text-properties/>
    </style:style>
    <style:style style:name="P15" style:family="paragraph" style:parent-style-name="Normal">
      <style:paragraph-properties/>
    </style:style>
    <style:style style:name="P16_paragraphStyleQuestion" style:family="paragraph" style:parent-style-name="paragraphStyleQuestion">
      <style:paragraph-properties/>
    </style:style>
    <style:style style:name="T10" style:family="text">
      <style:text-properties/>
    </style:style>
    <style:style style:name="P17" style:family="paragraph" style:parent-style-name="Normal">
      <style:paragraph-properties/>
    </style:style>
    <style:style style:name="T11" style:family="text">
      <style:text-properties/>
    </style:style>
    <style:style style:name="P18" style:family="paragraph" style:parent-style-name="Normal">
      <style:paragraph-properties/>
    </style:style>
    <style:style style:name="T12" style:family="text">
      <style:text-properties/>
    </style:style>
    <style:style style:name="P19" style:family="paragraph" style:parent-style-name="Normal">
      <style:paragraph-properties/>
    </style:style>
    <style:style style:name="P20_paragraphStyleQuestion" style:family="paragraph" style:parent-style-name="paragraphStyleQuestion">
      <style:paragraph-properties/>
    </style:style>
    <style:style style:name="T13" style:family="text">
      <style:text-properties/>
    </style:style>
    <style:style style:name="P21" style:family="paragraph" style:parent-style-name="Normal">
      <style:paragraph-properties/>
    </style:style>
    <style:style style:name="T14" style:family="text">
      <style:text-properties/>
    </style:style>
    <style:style style:name="P22" style:family="paragraph" style:parent-style-name="Normal">
      <style:paragraph-properties/>
    </style:style>
    <style:style style:name="T15" style:family="text">
      <style:text-properties/>
    </style:style>
    <style:style style:name="P23" style:family="paragraph" style:parent-style-name="Normal">
      <style:paragraph-properties/>
    </style:style>
    <style:style style:name="P24_paragraphStyleQuestion" style:family="paragraph" style:parent-style-name="paragraphStyleQuestion">
      <style:paragraph-properties/>
    </style:style>
    <style:style style:name="T16" style:family="text">
      <style:text-properties/>
    </style:style>
    <style:style style:name="P25" style:family="paragraph" style:parent-style-name="Normal">
      <style:paragraph-properties/>
    </style:style>
    <style:style style:name="T17" style:family="text">
      <style:text-properties/>
    </style:style>
    <style:style style:name="P26" style:family="paragraph" style:parent-style-name="Normal">
      <style:paragraph-properties/>
    </style:style>
    <style:style style:name="T18" style:family="text">
      <style:text-properties/>
    </style:style>
    <style:style style:name="P27" style:family="paragraph" style:parent-style-name="Normal">
      <style:paragraph-properties/>
    </style:style>
    <style:style style:name="P28_paragraphStyleQuestion" style:family="paragraph" style:parent-style-name="paragraphStyleQuestion">
      <style:paragraph-properties/>
    </style:style>
    <style:style style:name="T19" style:family="text">
      <style:text-properties/>
    </style:style>
    <style:style style:name="P29" style:family="paragraph" style:parent-style-name="Normal">
      <style:paragraph-properties/>
    </style:style>
    <style:style style:name="T20" style:family="text">
      <style:text-properties/>
    </style:style>
    <style:style style:name="P30" style:family="paragraph" style:parent-style-name="Normal">
      <style:paragraph-properties/>
    </style:style>
    <style:style style:name="T21" style:family="text">
      <style:text-properties/>
    </style:style>
    <style:style style:name="P31" style:family="paragraph" style:parent-style-name="Normal">
      <style:paragraph-properties/>
    </style:style>
    <style:style style:name="P32_paragraphStyleQuestion" style:family="paragraph" style:parent-style-name="paragraphStyleQuestion">
      <style:paragraph-properties/>
    </style:style>
    <style:style style:name="T22" style:family="text">
      <style:text-properties/>
    </style:style>
    <style:style style:name="P33" style:family="paragraph" style:parent-style-name="Normal">
      <style:paragraph-properties/>
    </style:style>
    <style:style style:name="T23" style:family="text">
      <style:text-properties/>
    </style:style>
    <style:style style:name="P34" style:family="paragraph" style:parent-style-name="Normal">
      <style:paragraph-properties/>
    </style:style>
    <style:style style:name="T24" style:family="text">
      <style:text-properties/>
    </style:style>
    <style:style style:name="P35" style:family="paragraph" style:parent-style-name="Normal">
      <style:paragraph-properties/>
    </style:style>
    <style:style style:name="P36_paragraphStyleQuestion" style:family="paragraph" style:parent-style-name="paragraphStyleQuestion">
      <style:paragraph-properties/>
    </style:style>
    <style:style style:name="T25" style:family="text">
      <style:text-properties/>
    </style:style>
    <style:style style:name="P37" style:family="paragraph" style:parent-style-name="Normal">
      <style:paragraph-properties/>
    </style:style>
    <style:style style:name="T26" style:family="text">
      <style:text-properties/>
    </style:style>
    <style:style style:name="P38" style:family="paragraph" style:parent-style-name="Normal">
      <style:paragraph-properties/>
    </style:style>
    <style:style style:name="T27" style:family="text">
      <style:text-properties/>
    </style:style>
    <style:style style:name="P39" style:family="paragraph" style:parent-style-name="Normal">
      <style:paragraph-properties/>
    </style:style>
    <style:style style:name="P40_paragraphStyleQuestion" style:family="paragraph" style:parent-style-name="paragraphStyleQuestion">
      <style:paragraph-properties/>
    </style:style>
    <style:style style:name="T28" style:family="text">
      <style:text-properties/>
    </style:style>
    <style:style style:name="P41" style:family="paragraph" style:parent-style-name="Normal">
      <style:paragraph-properties/>
    </style:style>
    <style:style style:name="T29" style:family="text">
      <style:text-properties/>
    </style:style>
    <style:style style:name="P42" style:family="paragraph" style:parent-style-name="Normal">
      <style:paragraph-properties/>
    </style:style>
    <style:style style:name="T30" style:family="text">
      <style:text-properties/>
    </style:style>
    <style:style style:name="P43" style:family="paragraph" style:parent-style-name="Normal">
      <style:paragraph-properties/>
    </style:style>
    <style:style style:name="P44_paragraphStyleQuestion" style:family="paragraph" style:parent-style-name="paragraphStyleQuestion">
      <style:paragraph-properties/>
    </style:style>
    <style:style style:name="T31" style:family="text">
      <style:text-properties/>
    </style:style>
    <style:style style:name="P45" style:family="paragraph" style:parent-style-name="Normal">
      <style:paragraph-properties/>
    </style:style>
    <style:style style:name="T32" style:family="text">
      <style:text-properties/>
    </style:style>
    <style:style style:name="P46" style:family="paragraph" style:parent-style-name="Normal">
      <style:paragraph-properties/>
    </style:style>
    <style:style style:name="T33" style:family="text">
      <style:text-properties/>
    </style:style>
    <style:style style:name="P47" style:family="paragraph" style:parent-style-name="Normal">
      <style:paragraph-properties/>
    </style:style>
    <style:style style:name="P48_paragraphStyleQuestion" style:family="paragraph" style:parent-style-name="paragraphStyleQuestion">
      <style:paragraph-properties/>
    </style:style>
    <style:style style:name="T34" style:family="text">
      <style:text-properties/>
    </style:style>
    <style:style style:name="P49" style:family="paragraph" style:parent-style-name="Normal">
      <style:paragraph-properties/>
    </style:style>
    <style:style style:name="T35" style:family="text">
      <style:text-properties/>
    </style:style>
    <style:style style:name="P50" style:family="paragraph" style:parent-style-name="Normal">
      <style:paragraph-properties/>
    </style:style>
    <style:style style:name="T36" style:family="text">
      <style:text-properties/>
    </style:style>
    <style:style style:name="P51" style:family="paragraph" style:parent-style-name="Normal">
      <style:paragraph-properties/>
    </style:style>
    <style:style style:name="P52_paragraphStyleQuestion" style:family="paragraph" style:parent-style-name="paragraphStyleQuestion">
      <style:paragraph-properties/>
    </style:style>
    <style:style style:name="T37" style:family="text">
      <style:text-properties/>
    </style:style>
    <style:style style:name="P53" style:family="paragraph" style:parent-style-name="Normal">
      <style:paragraph-properties/>
    </style:style>
    <style:style style:name="T38" style:family="text">
      <style:text-properties/>
    </style:style>
    <style:style style:name="P54" style:family="paragraph" style:parent-style-name="Normal">
      <style:paragraph-properties/>
    </style:style>
    <style:style style:name="T39" style:family="text">
      <style:text-properties/>
    </style:style>
    <style:style style:name="P55" style:family="paragraph" style:parent-style-name="Normal">
      <style:paragraph-properties/>
    </style:style>
    <style:style style:name="P56_paragraphStyleQuestion" style:family="paragraph" style:parent-style-name="paragraphStyleQuestion">
      <style:paragraph-properties/>
    </style:style>
    <style:style style:name="T40" style:family="text">
      <style:text-properties/>
    </style:style>
    <style:style style:name="P57" style:family="paragraph" style:parent-style-name="Normal">
      <style:paragraph-properties/>
    </style:style>
    <style:style style:name="T41" style:family="text">
      <style:text-properties/>
    </style:style>
    <style:style style:name="P58" style:family="paragraph" style:parent-style-name="Normal">
      <style:paragraph-properties/>
    </style:style>
    <style:style style:name="T42" style:family="text">
      <style:text-properties/>
    </style:style>
    <style:style style:name="P59" style:family="paragraph" style:parent-style-name="Normal">
      <style:paragraph-properties/>
    </style:style>
    <style:style style:name="P60_paragraphStyleQuestion" style:family="paragraph" style:parent-style-name="paragraphStyleQuestion">
      <style:paragraph-properties/>
    </style:style>
    <style:style style:name="T43" style:family="text">
      <style:text-properties/>
    </style:style>
    <style:style style:name="P61" style:family="paragraph" style:parent-style-name="Normal">
      <style:paragraph-properties/>
    </style:style>
    <style:style style:name="T44" style:family="text">
      <style:text-properties/>
    </style:style>
    <style:style style:name="P62" style:family="paragraph" style:parent-style-name="Normal">
      <style:paragraph-properties/>
    </style:style>
    <style:style style:name="T45" style:family="text">
      <style:text-properties/>
    </style:style>
    <style:style style:name="P63" style:family="paragraph" style:parent-style-name="Normal">
      <style:paragraph-properties/>
    </style:style>
    <style:style style:name="P64_paragraphStyleQuestion" style:family="paragraph" style:parent-style-name="paragraphStyleQuestion">
      <style:paragraph-properties/>
    </style:style>
    <style:style style:name="T46" style:family="text">
      <style:text-properties/>
    </style:style>
    <style:style style:name="P65" style:family="paragraph" style:parent-style-name="Normal">
      <style:paragraph-properties/>
    </style:style>
    <style:style style:name="T47" style:family="text">
      <style:text-properties/>
    </style:style>
    <style:style style:name="P66" style:family="paragraph" style:parent-style-name="Normal">
      <style:paragraph-properties/>
    </style:style>
    <style:style style:name="T48" style:family="text">
      <style:text-properties/>
    </style:style>
    <style:style style:name="P67" style:family="paragraph" style:parent-style-name="Normal">
      <style:paragraph-properties/>
    </style:style>
    <style:style style:name="P68_paragraphStyleQuestion" style:family="paragraph" style:parent-style-name="paragraphStyleQuestion">
      <style:paragraph-properties/>
    </style:style>
    <style:style style:name="T49" style:family="text">
      <style:text-properties/>
    </style:style>
    <style:style style:name="P69" style:family="paragraph" style:parent-style-name="Normal">
      <style:paragraph-properties/>
    </style:style>
    <style:style style:name="T50" style:family="text">
      <style:text-properties/>
    </style:style>
    <style:style style:name="P70" style:family="paragraph" style:parent-style-name="Normal">
      <style:paragraph-properties/>
    </style:style>
    <style:style style:name="T51" style:family="text">
      <style:text-properties/>
    </style:style>
    <style:style style:name="P71" style:family="paragraph" style:parent-style-name="Normal">
      <style:paragraph-properties/>
    </style:style>
    <style:style style:name="P72_paragraphStyleQuestion" style:family="paragraph" style:parent-style-name="paragraphStyleQuestion">
      <style:paragraph-properties/>
    </style:style>
    <style:style style:name="T52" style:family="text">
      <style:text-properties/>
    </style:style>
    <style:style style:name="P73" style:family="paragraph" style:parent-style-name="Normal">
      <style:paragraph-properties/>
    </style:style>
    <style:style style:name="T53" style:family="text">
      <style:text-properties/>
    </style:style>
    <style:style style:name="P74" style:family="paragraph" style:parent-style-name="Normal">
      <style:paragraph-properties/>
    </style:style>
    <style:style style:name="T54" style:family="text">
      <style:text-properties/>
    </style:style>
    <style:style style:name="P75" style:family="paragraph" style:parent-style-name="Normal">
      <style:paragraph-properties/>
    </style:style>
    <style:style style:name="P76_paragraphStyleQuestion" style:family="paragraph" style:parent-style-name="paragraphStyleQuestion">
      <style:paragraph-properties/>
    </style:style>
    <style:style style:name="T55" style:family="text">
      <style:text-properties/>
    </style:style>
    <style:style style:name="P77" style:family="paragraph" style:parent-style-name="Normal">
      <style:paragraph-properties/>
    </style:style>
    <style:style style:name="T56" style:family="text">
      <style:text-properties/>
    </style:style>
    <style:style style:name="P78" style:family="paragraph" style:parent-style-name="Normal">
      <style:paragraph-properties/>
    </style:style>
    <style:style style:name="T57" style:family="text">
      <style:text-properties/>
    </style:style>
    <style:style style:name="P79" style:family="paragraph" style:parent-style-name="Normal">
      <style:paragraph-properties/>
    </style:style>
    <style:style style:name="P80_paragraphStyleQuestion" style:family="paragraph" style:parent-style-name="paragraphStyleQuestion">
      <style:paragraph-properties/>
    </style:style>
    <style:style style:name="T58" style:family="text">
      <style:text-properties/>
    </style:style>
    <style:style style:name="P81" style:family="paragraph" style:parent-style-name="Normal">
      <style:paragraph-properties/>
    </style:style>
    <style:style style:name="T59" style:family="text">
      <style:text-properties/>
    </style:style>
    <style:style style:name="P82" style:family="paragraph" style:parent-style-name="Normal">
      <style:paragraph-properties/>
    </style:style>
    <style:style style:name="T60" style:family="text">
      <style:text-properties/>
    </style:style>
    <style:style style:name="P83" style:family="paragraph" style:parent-style-name="Normal">
      <style:paragraph-properties/>
    </style:style>
    <style:style style:name="P84_paragraphStyleHeader" style:family="paragraph" style:parent-style-name="paragraphStyleHead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f7ad5" style:family="table">
      <style:table-properties style:rel-width="100" table:align="center"/>
    </style:style>
    <style:style style:name="4f7ad5.0" style:family="table-column">
      <style:table-column-properties style:column-width="0.00cm"/>
    </style:style>
    <style:style style:name="4f7ad5.1" style:family="table-column">
      <style:table-column-properties style:column-width="0.00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aragraphStyleHeader"><text:span text:style-name="fontStyleHeader">Тесты</text:span></text:p>
        <text:p text:style-name="P2_paragraphStyleLevel"><text:span text:style-name="fontStyleLevel">Категория - CSS</text:span></text:p>
        <text:p text:style-name="P3_paragraphStyleLevel"><text:span text:style-name="fontStyleLevel">Уровень сложности - Минимальный</text:span></text:p>
        <text:p text:style-name="P4_paragraphStyleQuestion"><text:span text:style-name="fontStyleQuestion">№1 Что устанавливает свойство background-attachment?</text:span></text:p>
        <text:p text:style-name="P5"><text:span text:style-name="T1">1. Будет ли фоновое изображение прокручиваемым</text:span></text:p>
        <text:p text:style-name="P6"><text:span text:style-name="T2">2. Будет ли фоновое изображение повторяться</text:span></text:p>
        <text:p text:style-name="P7"><text:span text:style-name="T3">3. Устанавливает как будет обрезано фоновое изображение</text:span></text:p>
        <text:p text:style-name="P8_paragraphStyleQuestion"><text:span text:style-name="fontStyleQuestion">№2 Каким свойством устанавливается насыщенность (жирность) шрифта?</text:span></text:p>
        <text:p text:style-name="P9"><text:span text:style-name="T4">1. font-style</text:span></text:p>
        <text:p text:style-name="P10"><text:span text:style-name="T5">2. font-weight</text:span></text:p>
        <text:p text:style-name="P11"><text:span text:style-name="T6">3. font-size</text:span></text:p>
        <text:p text:style-name="P12_paragraphStyleQuestion"><text:span text:style-name="fontStyleQuestion">№3 Назначение свойства text-indent?</text:span></text:p>
        <text:p text:style-name="P13"><text:span text:style-name="T7">1. Устанавливает расстояние между буквами</text:span></text:p>
        <text:p text:style-name="P14"><text:span text:style-name="T8">2. Устанавливает расстояние между словами</text:span></text:p>
        <text:p text:style-name="P15"><text:span text:style-name="T9">3. Задаёт отступ «красной строки»</text:span></text:p>
        <text:p text:style-name="P16_paragraphStyleQuestion"><text:span text:style-name="fontStyleQuestion">№4 С помощью какого свойства можно изменить регистр букв в слове?</text:span></text:p>
        <text:p text:style-name="P17"><text:span text:style-name="T10">1. text-transform</text:span></text:p>
        <text:p text:style-name="P18"><text:span text:style-name="T11">2. text-overflow</text:span></text:p>
        <text:p text:style-name="P19"><text:span text:style-name="T12">3. text-decoration</text:span></text:p>
        <text:p text:style-name="P20_paragraphStyleQuestion"><text:span text:style-name="fontStyleQuestion">№5 В каком из ответов создаётся зачеркнутый текст?</text:span></text:p>
        <text:p text:style-name="P21"><text:span text:style-name="T13">1. text-overflow: ellipsis</text:span></text:p>
        <text:p text:style-name="P22"><text:span text:style-name="T14">2. text-transform: capitalize</text:span></text:p>
        <text:p text:style-name="P23"><text:span text:style-name="T15">3. text-decoration: line-through</text:span></text:p>
        <text:p text:style-name="P24_paragraphStyleQuestion"><text:span text:style-name="fontStyleQuestion">№6 Каким свойством задаётся ширина (толщина) границ элемента?</text:span></text:p>
        <text:p text:style-name="P25"><text:span text:style-name="T16">1. border-width</text:span></text:p>
        <text:p text:style-name="P26"><text:span text:style-name="T17">2. width</text:span></text:p>
        <text:p text:style-name="P27"><text:span text:style-name="T18">3. line-width</text:span></text:p>
        <text:p text:style-name="P28_paragraphStyleQuestion"><text:span text:style-name="fontStyleQuestion">№7 Какое влияние на элемент окажет добавление border-style: dashed?</text:span></text:p>
        <text:p text:style-name="P29"><text:span text:style-name="T19">1. Граница элемента отобразится линией из точек</text:span></text:p>
        <text:p text:style-name="P30"><text:span text:style-name="T20">2. Граница элемента отобразится пунктирной линией</text:span></text:p>
        <text:p text:style-name="P31"><text:span text:style-name="T21">3. Никакого, так как такого значения не существует</text:span></text:p>
        <text:p text:style-name="P32_paragraphStyleQuestion"><text:span text:style-name="fontStyleQuestion">№8 Какое описание соответствует назначению элемента :last-child?</text:span></text:p>
        <text:p text:style-name="P33"><text:span text:style-name="T22">1. Определяет стиль последнего дочернего элемента родителя</text:span></text:p>
        <text:p text:style-name="P34"><text:span text:style-name="T23">2. Определяет стиль первого дочернего элемента родителя</text:span></text:p>
        <text:p text:style-name="P35"><text:span text:style-name="T24">3. Определяет стиль нечётных дочерних элементов родителя</text:span></text:p>
        <text:p text:style-name="P36_paragraphStyleQuestion"><text:span text:style-name="fontStyleQuestion">№9 Укажите верный ответ 
<text:s text:c="2"/>применения правила
div &gt; p {
<text:s text:c="2"/>color: red;
}
...
&lt;div&gt;
<text:s text:c="2"/>&lt;p&gt;Параграф1&lt;/p&gt;
&lt;/div&gt;
&lt;p&gt;Параграф2&lt;/p&gt;</text:span></text:p>
        <text:p text:style-name="P37"><text:span text:style-name="T25">1. Текст Параграф1 и Параграф2 будет красного цвета</text:span></text:p>
        <text:p text:style-name="P38"><text:span text:style-name="T26">2. Фон текста Параграф1 и Параграф2 будет красного цвета</text:span></text:p>
        <text:p text:style-name="P39"><text:span text:style-name="T27">3. Текст Параграф1 будет красного цвета</text:span></text:p>
        <text:p text:style-name="P40_paragraphStyleQuestion"><text:span text:style-name="fontStyleQuestion">№10 Назначение псевдокласса :disabled?</text:span></text:p>
        <text:p text:style-name="P41"><text:span text:style-name="T28">1. Отключает элемент</text:span></text:p>
        <text:p text:style-name="P42"><text:span text:style-name="T29">2. Применяет стиль к элементу, когда тот находится в отключенном состоянии</text:span></text:p>
        <text:p text:style-name="P43"><text:span text:style-name="T30">3. Делает элемент невидимым</text:span></text:p>
        <text:p text:style-name="P44_paragraphStyleQuestion"><text:span text:style-name="fontStyleQuestion">№11 Укажите верный ответ 
<text:s text:c="2"/>применения стиля
p + span {
<text:s text:c="2"/>color: red;
}
...
&lt;div&gt;
<text:s text:c="2"/>&lt;span&gt;span1&lt;/span&gt;
<text:s text:c="2"/>&lt;p&gt;paragraph1&lt;/p&gt;
<text:s text:c="2"/>&lt;span&gt;span2&lt;/span&gt;
<text:s text:c="2"/>&lt;p&gt;paragraph2&lt;/p&gt;
&lt;/div&gt;</text:span></text:p>
        <text:p text:style-name="P45"><text:span text:style-name="T31">1. Текст span1 и span2 будет красного цвета</text:span></text:p>
        <text:p text:style-name="P46"><text:span text:style-name="T32">2. Текст paragraph2 будет красного цвета</text:span></text:p>
        <text:p text:style-name="P47"><text:span text:style-name="T33">3. Текст span2 будет красного цвета</text:span></text:p>
        <text:p text:style-name="P48_paragraphStyleQuestion"><text:span text:style-name="fontStyleQuestion">№12 Укажите верный синтаксис определения правила.</text:span></text:p>
        <text:p text:style-name="P49"><text:span text:style-name="T34">1. div {
<text:s text:c="2"/>color: red;
}</text:span></text:p>
        <text:p text:style-name="P50"><text:span text:style-name="T35">2. div = [
<text:s text:c="2"/>color=&gt;red
]</text:span></text:p>
        <text:p text:style-name="P51"><text:span text:style-name="T36">3. div {
<text:s text:c="2"/>var color = red;
}</text:span></text:p>
        <text:p text:style-name="P52_paragraphStyleQuestion"><text:span text:style-name="fontStyleQuestion">№13 Укажите верный способ включения стиля на страницу.</text:span></text:p>
        <text:p text:style-name="P53"><text:span text:style-name="T37">1. &lt;head&gt;
<text:s text:c="2"/>&lt;link href="style/colors.css" rel="stylesheet" type="text/css"&gt;
&lt;/head&gt;</text:span></text:p>
        <text:p text:style-name="P54"><text:span text:style-name="T38">2. &lt;div style="color: red"&gt;&lt;/div&gt;</text:span></text:p>
        <text:p text:style-name="P55"><text:span text:style-name="T39">3. &lt;head&gt;
<text:s text:c="2"/>&lt;style&gt;
<text:s text:c="4"/>div {
<text:s text:c="6"/>color: red;
<text:s text:c="6"/>}
<text:s text:c="2"/>&lt;/style&gt;
&lt;/head&gt;</text:span></text:p>
        <text:p text:style-name="P56_paragraphStyleQuestion"><text:span text:style-name="fontStyleQuestion">№14 Назначение свойства background-clip?</text:span></text:p>
        <text:p text:style-name="P57"><text:span text:style-name="T40">1. Определяет как фоновое изображение или цвет фона будут выводиться под границами блока</text:span></text:p>
        <text:p text:style-name="P58"><text:span text:style-name="T41">2. Определяет как фоновое изображение будет подстраиваться (растягиваться, сжиматься, повторяться) под размеры блока</text:span></text:p>
        <text:p text:style-name="P59"><text:span text:style-name="T42">3. Определяет количество повторений фонового изображения, которое полностью не заполнило размеры блока</text:span></text:p>
        <text:p text:style-name="P60_paragraphStyleQuestion"><text:span text:style-name="fontStyleQuestion">№15 Назначение свойства list-style-type?</text:span></text:p>
        <text:p text:style-name="P61"><text:span text:style-name="T43">1. Определяет будет ли списочный элемент, например &lt;ol&gt;, являться блочным или встраиваемым типом</text:span></text:p>
        <text:p text:style-name="P62"><text:span text:style-name="T44">2. Определяет стиль маркера<text:s text:c="2"/>списочного элемента</text:span></text:p>
        <text:p text:style-name="P63"><text:span text:style-name="T45">3. Свойства не существует</text:span></text:p>
        <text:p text:style-name="P64_paragraphStyleQuestion"><text:span text:style-name="fontStyleQuestion">№16 Что означает свойство overflow-x?</text:span></text:p>
        <text:p text:style-name="P65"><text:span text:style-name="T46">1. Выравнивание по горизонтали (по оси х)</text:span></text:p>
        <text:p text:style-name="P66"><text:span text:style-name="T47">2. Задаёт поведение блока, когда содержимое не помещается в его размеры</text:span></text:p>
        <text:p text:style-name="P67"><text:span text:style-name="T48">3. Предназначен для изменения алгоритма расчёта ширины элемента</text:span></text:p>
        <text:p text:style-name="P68_paragraphStyleQuestion"><text:span text:style-name="fontStyleQuestion">№17 Допустимые значения свойства display?</text:span></text:p>
        <text:p text:style-name="P69"><text:span text:style-name="T49">1. block</text:span></text:p>
        <text:p text:style-name="P70"><text:span text:style-name="T50">2. table</text:span></text:p>
        <text:p text:style-name="P71"><text:span text:style-name="T51">3. flex</text:span></text:p>
        <text:p text:style-name="P72_paragraphStyleQuestion"><text:span text:style-name="fontStyleQuestion">№18 Укажите верный ответ 
<text:s text:c="2"/>применения правила 
p ~ span { 
<text:s text:c="2"/>color: red; 
}
...
&lt;div&gt;
<text:s text:c="2"/>&lt;span&gt;span1&lt;/span&gt;
<text:s text:c="2"/>&lt;p&gt;Параграф1&lt;/p&gt;
<text:s text:c="2"/>&lt;span&gt;span2&lt;/span&gt;
<text:s text:c="2"/>&lt;p&gt;
<text:s text:c="4"/>&lt;span&gt;span3&lt;/span&gt;
<text:s text:c="2"/>&lt;/p&gt;
&lt;/div&gt;</text:span></text:p>
        <text:p text:style-name="P73"><text:span text:style-name="T52">1. Красным текстом отобразится span2 и span3</text:span></text:p>
        <text:p text:style-name="P74"><text:span text:style-name="T53">2. Красным текстом отобразится span1</text:span></text:p>
        <text:p text:style-name="P75"><text:span text:style-name="T54">3. Красным текстом отобразится span2</text:span></text:p>
        <text:p text:style-name="P76_paragraphStyleQuestion"><text:span text:style-name="fontStyleQuestion">№19 Стиль какого элемента определяет псевдокласс :only-child?</text:span></text:p>
        <text:p text:style-name="P77"><text:span text:style-name="T55">1. Применяется только к дочерним элементам родителя первого уровня вложенности</text:span></text:p>
        <text:p text:style-name="P78"><text:span text:style-name="T56">2. Применяется к дочернему элементу, если он единственный у родителя</text:span></text:p>
        <text:p text:style-name="P79"><text:span text:style-name="T57">3. Применяется к родительскому элементу, имеющему хотя бы одно потомка</text:span></text:p>
        <text:p text:style-name="P80_paragraphStyleQuestion"><text:span text:style-name="fontStyleQuestion">№20 Назначение свойства width?</text:span></text:p>
        <text:p text:style-name="P81"><text:span text:style-name="T58">1. Устанавливает ширину элемента</text:span></text:p>
        <text:p text:style-name="P82"><text:span text:style-name="T59">2. Выравнивает элемент по ширине</text:span></text:p>
        <text:p text:style-name="P83"><text:span text:style-name="T60">3. Устанавливает высоту элемента</text:span></text:p>
        <text:p text:style-name="PB"/>
        <text:p text:style-name="P84_paragraphStyleHeader"><text:span text:style-name="fontStyleHeader">Правильные ответы</text:span></text:p>
        <table:table table:name="4f7ad5" table:style-name="4f7ad5">
          <table:table-column table:style-name="4f7ad5.0"/>
          <table:table-column table:style-name="4f7ad5.1"/>
          <table:table-row>
            <table:table-cell office:value-type="string">
              <text:p><text:span>Вопросы</text:span></text:p>
            </table:table-cell>
            <table:table-cell office:value-type="string">
              <text:p><text:span>Ответы</text:span></text:p>
            </table:table-cell>
          </table:table-row>
          <table:table-row>
            <table:table-cell office:value-type="string">
              <text:p><text:span>1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8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0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2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3</text:span></text:p>
            </table:table-cell>
            <table:table-cell office:value-type="string">
              <text:p><text:span>1, 2, 3</text:span></text:p>
            </table:table-cell>
          </table:table-row>
          <table:table-row>
            <table:table-cell office:value-type="string">
              <text:p><text:span>1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5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7</text:span></text:p>
            </table:table-cell>
            <table:table-cell office:value-type="string">
              <text:p><text:span>1, 2, 3</text:span></text:p>
            </table:table-cell>
          </table:table-row>
          <table:table-row>
            <table:table-cell office:value-type="string">
              <text:p><text:span>1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0</text:span></text:p>
            </table:table-cell>
            <table:table-cell office:value-type="string">
              <text:p><text:span>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Times New Roman" svg:font-family="Times New Roman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Times New Roman" fo:font-size="14pt" fo:language="fr" fo:country="FR" fo:color="#000000" style:letter-kerning="true" style:font-name-asian="Times New Roman2" style:font-size-asian="14pt" style:language-asian="zh" style:country-asian="CN" style:font-name-complex="Times New Roman2" style:font-size-complex="14pt" style:language-complex="hi" style:country-complex="IN" fo:hyphenate="false" fo:hyphenation-remain-char-count="2" fo:hyphenation-push-char-count="2"/>
    </style:default-style>
    <style:style style:name="Normal" style:family="paragraph">
      <style:paragraph-properties fo:margin-top="0pt" fo:margin-bottom="0pt" fo:text-align="left"/>
    </style:style>
    <style:style style:name="fontStyleHeader" style:family="text">
      <style:text-properties fo:font-size="16pt" style:font-size-asian="16pt" style:font-size-complex="16pt"/>
    </style:style>
    <style:style style:name="paragraphStyleHeader" style:family="paragraph">
      <style:paragraph-properties fo:text-align="center"/>
    </style:style>
    <style:style style:name="fontStyleLevel" style:family="text">
      <style:text-properties fo:font-size="15pt" style:font-size-asian="15pt" style:font-size-complex="15pt"/>
    </style:style>
    <style:style style:name="paragraphStyleLevel" style:family="paragraph">
      <style:paragraph-properties fo:margin-top="1.1pt" fo:margin-bottom="0pt" fo:text-align="center"/>
    </style:style>
    <style:style style:name="fontStyleQuestion" style:family="text">
      <style:text-properties fo:font-weight="bold" style:font-weight-asian="bold"/>
    </style:style>
    <style:style style:name="paragraphStyleQuestion" style:family="paragraph">
      <style:paragraph-properties fo:margin-top="1.25pt" fo:margin-bottom="0pt" fo:text-align="lef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Тесты</dc:title>
    <dc:subject/>
    <dc:description/>
    <dc:creator/>
    <dc:date>2026-08-03T21:43:11.000</dc:date>
    <meta:generator>PHPWord</meta:generator>
    <meta:initial-creator/>
    <meta:creation-date>2026-08-03T21:43:11.000</meta:creation-date>
    <meta:keyword/>
    <meta:user-defined meta:name="Category"/>
    <meta:user-defined meta:name="Company"/>
    <meta:user-defined meta:name="Manager"/>
  </office:meta>
</office:document-meta>
</file>